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tutoriels_installation"/>Tutoriels / installation<text:bookmark-end text:name="tutoriels_installation"/></text:h>
      <text:list text:style-name="List_20_1">
        <text:list-item>
          <text:p text:style-name="Text_20_body"> <text:a xlink:type="simple" xlink:href="https://www.anaconda.com/what-is-anaconda/">Ce qu'est Anaconda</text:a> – <text:a xlink:type="simple" xlink:href="https://docs.conda.io/projects/conda/en/latest/index.html">ce qu'est **Conda**</text:a></text:p>
        </text:list-item>
        <text:list-item>
          <text:p text:style-name="Text_20_body"> Insaller <text:a xlink:type="simple" xlink:href="https://www.anaconda.com/download/">Anaconda</text:a> ou <text:a xlink:type="simple" xlink:href="https://conda.io/miniconda.html">Miniconda</text:a>, dans les deux cas la <text:span text:style-name="Strong_20_Emphasis">version Python 3.7</text:span> </text:p>
          <text:list text:style-name="List_20_1">
            <text:list-item>
              <text:p text:style-name="Text_20_body"> Quelle différence entre Anaconda et Miniconda ?  Anaconda apporte, en plus du gestionnaire d'environnements Python conda, une interface graphique complète et différents logiciels. L'environnement risque d'être un peu lourd – pour des petits projets Miniconda est préférable.</text:p>
            </text:list-item>
            <text:list-item>
              <text:p text:style-name="Text_20_body"> Sous Windows choisir la version adaptée au système: 32 ou 64 bits</text:p>
            </text:list-item>
          </text:list>
        </text:list-item>
        <text:list-item>
          <text:p text:style-name="Text_20_body"> <text:a xlink:type="simple" xlink:href="https://zestedesavoir.com/tutoriels/1448/installer-un-environnement-de-developpement-python-avec-conda">Tutoriel en français</text:a> concernant l'utilisation de <text:span text:style-name="Emphasis">conda</text:span>.</text:p>
        </text:list-item>
        <text:list-item>
          <text:p text:style-name="Text_20_body"> <text:a xlink:type="simple" xlink:href="https://docs.conda.io/projects/conda/en/latest/user-guide/getting-started.html">Tutoriel en anglais</text:a> de conda</text:p>
        </text:list-item>
      </text:list>
      <text:h text:style-name="Heading_20_2" text:outline-level="2"><text:bookmark-start text:name="installation_de_miniconda"/>Installation de Miniconda<text:bookmark-end text:name="installation_de_miniconda"/></text:h>
      <text:p text:style-name="Text_20_body">A préférer car environnement plus léger (mais à utiliser en ligne de commande).</text:p>
      <text:list text:style-name="List_20_1">
        <text:list-item>
          <text:p text:style-name="Text_20_body"> Télécharger Miniconda et installer en suivant les instructions de l'installateur</text:p>
        </text:list-item>
        <text:list-item>
          <text:p text:style-name="Text_20_body"> Relever l'emplacement d'installation</text:p>
          <text:list text:style-name="List_20_1">
            <text:list-item>
              <text:p text:style-name="Text_20_body"> En général, C:\Users\[nom utilisatuer]\Minconda3</text:p>
            </text:list-item>
          </text:list>
        </text:list-item>
        <text:list-item>
          <text:p text:style-name="Text_20_body"> Cocher : Conda comme installation Python par défaut</text:p>
        </text:list-item>
        <text:list-item>
          <text:p text:style-name="Text_20_body"> Cocher “Ajouter au PATH” ! </text:p>
        </text:list-item>
        <text:list-item>
          <text:p text:style-name="Text_20_body"> Si Conda n'est pas ajouté au PATH, utiliser le programme <text:span text:style-name="Emphasis">Anaconda prompt</text:span> après installation. Si Conda n'est toujours pas visible, voir ci-dessous les Problèmes/bugs</text:p>
        </text:list-item>
      </text:list>
      <text:p text:style-name="Text_20_body"><text:a xlink:type="simple" xlink:href="https://docs.conda.io/projects/conda/en/latest/user-guide/getting-started.html">Tutoriel</text:a> d'introduction a l'utilisation de <text:span text:style-name="Emphasis">conda</text:span></text:p>
      <text:p text:style-name="Text_20_body">Sous Windows, lancer le programme <text:span text:style-name="Emphasis">Anaconda prompt</text:span>, sous Mac ouvrir le <text:span text:style-name="Emphasis">Terminal</text:span>:</text:p>
      <text:list text:style-name="List_20_1">
        <text:list-item>
          <text:p text:style-name="Text_20_body"> Vérifier l'installation de Conda en exécutant la commande ci-dessous qui donne la liste des paquets installés dans l'environnement de base: </text:p>
          <text:p text:style-name="Source_20_Code">conda list</text:p>
        </text:list-item>
        <text:list-item>
          <text:p text:style-name="Text_20_body"> En cas d'erreur, si par exemple CMD (Windows) / Terminal (MacOS) renvoit le message d'erreur suivant </text:p>
          <text:p text:style-name="Source_20_Code">conda: command not found error</text:p>
          <text:p><text:p text:style-name="Text_20_body"> voir Problèmes / Bugs ci-dessous.</text:p></text:p>
        </text:list-item>
        <text:list-item>
          <text:p text:style-name="Text_20_body"> Exécuter tout d'abord une mise à jour de Conda:  </text:p>
          <text:p text:style-name="Source_20_Code">conda update conda</text:p>
          <text:list text:style-name="List_20_1">
            <text:list-item>
              <text:p text:style-name="Text_20_body"> Lorsque l'exécutable imprime la liste des paquets à mettre à jour et  demande: installer y/n ? répondre y = yes</text:p>
            </text:list-item>
          </text:list>
        </text:list-item>
        <text:list-item>
          <text:p text:style-name="Text_20_body"> Créer ensuite un environnement contenant Jupyter Lab: </text:p>
          <text:p text:style-name="Source_20_Code">conda create --name py37_lab python=3.7 jupyterlab lxml requests</text:p>
        </text:list-item>
        <text:list-item>
          <text:p text:style-name="Text_20_body"> Pour Windows taper: </text:p>
          <text:p text:style-name="Source_20_Code">conda create --name py37_lab python=3.7 jupyterlab pywin32 lxml requests</text:p>
        </text:list-item>
        <text:list-item>
          <text:p text:style-name="Text_20_body"> Lorsque l'exécutable demande: installer y/n répondre y = yes</text:p>
        </text:list-item>
        <text:list-item>
          <text:p text:style-name="Text_20_body"> Activer le nouvel environnement : </text:p>
          <text:p text:style-name="Source_20_Code">conda activate py37_lab</text:p>
        </text:list-item>
        <text:list-item>
          <text:p text:style-name="Text_20_body"> Démarrer Juypter Lab : </text:p>
          <text:p text:style-name="Source_20_Code">jupyter lab</text:p>
        </text:list-item>
        <text:list-item>
          <text:p text:style-name="Text_20_body"> Si on veut ajouter des nouveau paquets à l'environnement, arrêter Jupyter Lab (alt-C pour Windows ou ctrl-C pour Mac), puis ajouter les paquets à l'environnement actif, dans ce cas <text:span text:style-name="Emphasis">py37_lab</text:span> puis relance le Lab.</text:p>
        </text:list-item>
      </text:list>
      <text:p text:style-name="Text_20_body"><text:line-break/></text:p>
      <text:p text:style-name="Text_20_body"><text:line-break/></text:p>
      <text:p text:style-name="Horizontal_20_Line"/>
      <text:h text:style-name="Heading_20_2" text:outline-level="2"><text:bookmark-start text:name="problemes_bugs"/>Problèmes / Bugs<text:bookmark-end text:name="problemes_bugs"/></text:h>
      <text:h text:style-name="Heading_20_3" text:outline-level="3"><text:bookmark-start text:name="probleme_au_lancement_de_anaconda"/>Problème au lancement de Anaconda<text:bookmark-end text:name="probleme_au_lancement_de_anaconda"/></text:h>
      <text:list text:style-name="List_20_1">
        <text:list-item>
          <text:p text:style-name="Text_20_body"> Sous Windows, si le kernel ne démarre pas, avec l'erreur “manque win32api”, insaller: </text:p>
          <text:p text:style-name="Source_20_Code">conda install pywin32</text:p>
        </text:list-item>
      </text:list>
      <text:list text:style-name="List_20_1">
        <text:list-item>
          <text:p text:style-name="Text_20_body"> Sous Windows 7 problème au lancement de Anaconda. Solution qui marche (<text:a xlink:type="simple" xlink:href="https://github.com/ContinuumIO/anaconda-issues/issues/1467">Source</text:a>) :</text:p>
        </text:list-item>
      </text:list>
      <text:p text:style-name="Text_20_body">PROBLEM: Anaconda Navigator won't start (nor will Spyder, IPython, …). Error is reported:
This application failed to start because it could not find or load the Qt platform plugin “windows” in “”</text:p>
      <text:p text:style-name="Text_20_body">SOLUTION:
Copier le dossier
Continuum\Anaconda3\Library\plugins\platforms
vers le dossier
Continuum\Anaconda3</text:p>
      <text:list text:style-name="List_20_1">
        <text:list-item>
          <text:p text:style-name="Text_20_body"> Sous Windows 10 problème lorsque on teste </text:p>
          <text:p text:style-name="Source_20_Code">conda list</text:p>
          <text:p><text:p text:style-name="Text_20_body"> renvoit l'erreur : </text:p></text:p>
          <text:p text:style-name="Source_20_Code">conda: command not found error</text:p>
          <text:p><text:p text:style-name="Text_20_body">.</text:p></text:p>
        </text:list-item>
      </text:list>
      <text:p text:style-name="Text_20_body">SOLUTION:</text:p>
      <text:list text:style-name="List_20_1">
        <text:list-item>
          <text:p text:style-name="Text_20_body"> voir cette documentation : <text:a xlink:type="simple" xlink:href="https://support.anaconda.com/hc/en-us/articles/360023863234-Conda-command-not-found-error">Conda: "command not found" error</text:a>, complété par <text:span text:style-name="Strong_20_Emphasis"><text:a xlink:type="simple" xlink:href="https://stackoverflow.com/questions/44597662/conda-command-is-not-recognized-on-windows-10?answertab=active#tab-top">ces explications très utiles</text:a></text:span>.</text:p>
        </text:list-item>
        <text:list-item>
          <text:p text:style-name="Text_20_body"> voir éventuellement cette [[<text:a xlink:type="simple" xlink:href="https://stackoverflow.com/questions/18675907/how-to-run-conda?answertab=active#tab-top">https://stackoverflow.com/questions/18675907/how-to-run-conda?answertab=active#tab-top</text:a>|documentation supplémentaire]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