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exploration_des_donnees"/>Exploration des données<text:bookmark-end text:name="exploration_des_donnees"/></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text:line-break/>
Retour vers l'<text:a xlink:type="simple" xlink:href="http://phn-wiki.ish-lyon.cnrs.fr/doku.php?id=td_histoire_numerique:accueil">accueil</text:a>
<text:line-break/></text:p>
      <text:h text:style-name="Heading_20_2" text:outline-level="2"><text:bookmark-start text:name="visualisation_et_exploration_des_donnees"/>Visualisation et exploration des données<text:bookmark-end text:name="visualisation_et_exploration_des_donnees"/></text:h>
      <text:h text:style-name="Heading_20_3" text:outline-level="3"><text:bookmark-start text:name="lectures_conseillees"/>Lectures conseillées<text:bookmark-end text:name="lectures_conseillees"/></text:h>
      <text:p text:style-name="Text_20_body">Ces ouvrages exposent de manière détaillée les méthodes de visualisation et d'analyse des données présentées au cours. De plus, les deux ouvrages de Jacques Cellier et Martine Cocaud indiquent des liens pour télécharger des jeux de données qui sont utilisés dans le livre. Leur lecture est donc vivement conseillée pour approfondir les méthodes présentées au cours et apprendre à les utiliser.</text:p>
      <text:list text:style-name="List_20_1">
        <text:list-item>
          <text:p text:style-name="Text_20_body"> Cellier, Jacques/Cocaud, Martine, Traiter des données historiques : méthodes statistiques, techniques informatiques, Rennes, Presses universitaires de Rennes, 2001</text:p>
        </text:list-item>
        <text:list-item>
          <text:p text:style-name="Text_20_body"> Cellier, Jacques/Cocaud, Martine, Le traitement des données en Histoire et Sciences Sociales. Méthodes et outils, Rennes, Presses universitaires de Rennes, 2012</text:p>
        </text:list-item>
        <text:list-item>
          <text:p text:style-name="Text_20_body"> Saly, Pierre, Méthodes statistiques descriptives pour les historiens, Paris, Armand Colin/Masson, 1991 (rééd. 1997)</text:p>
        </text:list-item>
        <text:list-item>
          <text:p text:style-name="Text_20_body"> Lemercier, Claire/Zalc, Claire, Méthodes quantitatives pour l'historien, Paris, La Découverte, 2008 (cf. le site web <text:a xlink:type="simple" xlink:href="http://www.quanti.ihmc.ens.fr/">Quanti IMHC</text:a>)</text:p>
        </text:list-item>
      </text:list>
      <text:h text:style-name="Heading_20_2" text:outline-level="2"><text:bookmark-start text:name="installater_de_la_derniere_version_de_la_base_de_donnees_de_l_exercice"/>Installater de la dernière version de la base de données de l'exercice<text:bookmark-end text:name="installater_de_la_derniere_version_de_la_base_de_donnees_de_l_exercice"/></text:h>
      <text:p text:style-name="Text_20_body">Pour les instructions relatives à l'installation de la version à jour de la base de données personnelle, voir <text:a xlink:type="simple" xlink:href="http://phn-wiki.ish-lyon.cnrs.fr/doku.php?id=td_histoire_numerique:descriptif_exercice_2#base_de_donnees_bd_td_exercice">ici</text:a></text:p>
      <text:h text:style-name="Heading_20_3" text:outline-level="3"><text:bookmark-start text:name="installer_l_interface"/>Installer l'interface<text:bookmark-end text:name="installer_l_interface"/></text:h>
      <text:p text:style-name="Text_20_body">Dans le dossier téléchargé et dézippé se trouve la dernière version de l'interface, c'est-à-dire le fichier 'td_histoire_numerique.odb'. Ecraser l'ancien fichier et le remplacer par celui-ci. Vérifier les paramètres de connexion selon ce qui est indique <text:a xlink:type="simple" xlink:href="http://phn-wiki.ish-lyon.cnrs.fr/doku.php?id=td_histoire_numerique:descriptif_exercice_2#mise-a-jour_de_l_interface">ici</text:a>.</text:p>
      <text:p text:style-name="Text_20_body">Ouvrez le fichier, connectez-vous à la base de donnée et explorez les nouvelles données dans les différentes interfaces (sans rien modifier dans les données)</text:p>
      <text:h text:style-name="Heading_20_2" text:outline-level="2"><text:bookmark-start text:name="lire_le_tutoriel_postgresql"/>Lire le tutoriel PostgreSQL<text:bookmark-end text:name="lire_le_tutoriel_postgresql"/></text:h>
      <text:p text:style-name="Text_20_body">Lire au minimum les chapitres 2.5-2.7 et 3.2 du <text:a xlink:type="simple" xlink:href="http://docs.postgresqlfr.org/9.3/tutorial.html">manuel en français de PostgreSQL</text:a>. Vous pouvez aussi télécharger le PDF pour lire sans connexion internet.</text:p>
      <text:p text:style-name="Text_20_body">Lire aussi, si possible, le chapitre 7.</text:p>
      <text:h text:style-name="Heading_20_2" text:outline-level="2"><text:bookmark-start text:name="ouvrir_les_fichiers_telecharges"/>Ouvrir les fichiers téléchargés<text:bookmark-end text:name="ouvrir_les_fichiers_telecharges"/></text:h>
      <text:p text:style-name="Text_20_body">Dans le dossier téléchargé se trouve également un dossier 'exportation' contenant trois fichiers csv. Tenter de les ouvrir avec Calc (suite LibreOffice ou OpenOff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